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rasmusstraat 14, 7316 HP Apeldoorn, het wijzigen van het gebruik van een woning naar doorstroom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8-08-2026</text:p>
            <text:p text:style-name="common-al">Zaaknummer:  02006361528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59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006361528</meta:user-defined>
    <dc:language>nl</dc:language>
    <meta:user-defined meta:name="OVERHEIDop.locatietype/OVERHEIDop.gebiedsmarkering">Punt</meta:user-defined>
    <meta:user-defined meta:name="DC.title">Aanvraag Omgevingsvergunning Erasmusstraat 14, 7316 HP Apeldoorn, het wijzigen van het gebruik van een woning naar doorstroom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92</meta:user-defined>
    <meta:user-defined meta:name="OVERHEIDop.GmbID/DC.identifier">gmb-2026-397592</meta:user-defined>
    <meta:user-defined meta:name="OVERHEIDop.versieInformatie"/>
  </office:meta>
</office:document-meta>
</file>