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ontvangst Aanvraag Omgevingsvergunning, Stationsweg 136, 8091AG Wezep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Aangevraagde omgevingsvergunning:</text:span>
          </text:p>
            <text:p text:style-name="common-al">- Stationsweg 136 in Wezep, voor het vervangen van de schutting, ontvangen op 19 augustus 2026 (zaaknummer R2026-02141).</text:p>
            <text:p text:style-name="last-al">U kunt geen bezwaar indienen tegen een aangevraagde vergunning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Oldebroek</text:p>
            </table:table-cell>
            <table:table-cell office:value-type="string" table:style-name="header.C">
              <text:p text:style-name="headerright"><text:span text:style-name="nr">Nr. 397591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591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Oldebroek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Oldebroek</meta:user-defined>
    <meta:user-defined meta:name="OVERHEID.Gemeente/OVERHEID.authority">Oldebroek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Rx.Mission zaak R2026-02141</meta:user-defined>
    <meta:user-defined meta:name="DCTERMS.abstract">Betreft: Aanvraag op locatie Stationsweg 136, 8091AG Wezep</meta:user-defined>
    <dc:language>nl</dc:language>
    <meta:user-defined meta:name="OVERHEIDop.locatietype/OVERHEIDop.gebiedsmarkering">Vlak</meta:user-defined>
    <meta:user-defined meta:name="DC.title">Kennisgeving ontvangst Aanvraag Omgevingsvergunning, Stationsweg 136, 8091AG Wezep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7591</meta:user-defined>
    <meta:user-defined meta:name="OVERHEIDop.GmbID/DC.identifier">gmb-2026-397591</meta:user-defined>
    <meta:user-defined meta:name="OVERHEIDop.versieInformatie"/>
  </office:meta>
</office:document-meta>
</file>