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Aan de Zoom 28, 1422MC Uithoorn - Uitbreiding woning a/d achterkant Aan de Zoom 28 1422MC Uithoorn 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73</text:p>
            <text:p text:style-name="common-al">Soort aanvraag: omgevingsvergunning</text:p>
            <text:p text:style-name="common-al">Ontvangstdatum: 19 augustus 2026</text:p>
            <text:p text:style-name="common-al">Omschrijving: Uitbreiding woning a/d achterkant Aan de Zoom 28 1422MC Uithoorn 1</text:p>
            <text:p text:style-name="common-al">Locatie: Aan de Zoom 28, 1422MC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758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58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73</meta:user-defined>
    <meta:user-defined meta:name="DCTERMS.abstract">Aanvraag omgevingsvergunning Aan de Zoom 28, 1422MC Uithoorn - Uitbreiding woning a/d achterkant Aan de Zoom 28 1422MC Uithoorn 1</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Aan de Zoom 28, 1422MC Uithoorn - Uitbreiding woning a/d achterkant Aan de Zoom 28 1422MC Uithoorn 1</meta:user-defined>
    <meta:user-defined meta:name="DCTERMS.W3CDTF/DCTERMS.available">2026-08-24</meta:user-defined>
    <meta:user-defined meta:name="DCTERMS.W3CDTF/OVERHEIDop.jaargang">2026</meta:user-defined>
    <meta:user-defined meta:name="OVERHEIDop.publicationIssue">397589</meta:user-defined>
    <meta:user-defined meta:name="OVERHEIDop.GmbID/DC.identifier">gmb-2026-397589</meta:user-defined>
    <meta:user-defined meta:name="OVERHEIDop.versieInformatie"/>
  </office:meta>
</office:document-meta>
</file>