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Wollinghuizerweg 127, Vlagtwedde, plaatsen tijdelijke woonunits (5 jaar), datum 20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9758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8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8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omgevingsvergunning Omgevingswet: Wollinghuizerweg 127, Vlagtwedde, plaatsen tijdelijke woonunits (5 jaar), datum 20 augustus 2026.</meta:user-defined>
    <meta:user-defined meta:name="DCTERMS.W3CDTF/DCTERMS.available">2026-08-24</meta:user-defined>
    <meta:user-defined meta:name="DCTERMS.W3CDTF/OVERHEIDop.jaargang">2026</meta:user-defined>
    <meta:user-defined meta:name="OVERHEIDop.publicationIssue">397586</meta:user-defined>
    <meta:user-defined meta:name="OVERHEIDop.GmbID/DC.identifier">gmb-2026-397586</meta:user-defined>
    <meta:user-defined meta:name="OVERHEIDop.versieInformatie"/>
  </office:meta>
</office:document-meta>
</file>