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ter hoogte van Entrepotdok 75 1018AD Amsterdam, ter hoogte van Herengracht 14 1015BK Amsterdam, ter hoogte van Wittenburgergracht 119 1018M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drie diverse bomen op verschillende locaties binnen Stadsdeel Centrum</text:p>
            <text:p text:style-name="common-al">Zaakadres: ter hoogte van Entrepotdok 75 1018AD Amsterdam, ter hoogte van Herengracht 14 1015BK Amsterdam, ter hoogte van Wittenburgergracht 119 1018MX Amsterdam</text:p>
            <text:p text:style-name="common-al">Datum ontvangst: 11-08-2026</text:p>
            <text:p text:style-name="common-al">Zaaknummer: Z2026-035783</text:p>
            <text:p text:style-name="common-al">DSO-nummer: 202608110018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5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783</meta:user-defined>
    <meta:user-defined meta:name="DCTERMS.abstract">kappen van drie diverse bomen op verschillende locaties binnen Stadsdeel Centru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ter hoogte van Entrepotdok 75 1018AD Amsterdam, ter hoogte van Herengracht 14 1015BK Amsterdam, ter hoogte van Wittenburgergracht 119 1018MX Amsterdam</meta:user-defined>
    <meta:user-defined meta:name="DCTERMS.W3CDTF/DCTERMS.available">2026-08-24</meta:user-defined>
    <meta:user-defined meta:name="DCTERMS.W3CDTF/OVERHEIDop.jaargang">2026</meta:user-defined>
    <meta:user-defined meta:name="OVERHEIDop.externeBijlage">20250801 brief toelichting aanvraag Kap en VPS|exb-2026-29693</meta:user-defined>
    <meta:user-defined meta:name="OVERHEIDop.externeBijlage">format machtiging kapaanvraag AOG 8 dec 25 (1)|exb-2026-29694</meta:user-defined>
    <meta:user-defined meta:name="OVERHEIDop.externeBijlage">Situatiekaart KP025 Centrum|exb-2026-29695</meta:user-defined>
    <meta:user-defined meta:name="OVERHEIDop.publicationIssue">397582</meta:user-defined>
    <meta:user-defined meta:name="OVERHEIDop.GmbID/DC.identifier">gmb-2026-397582</meta:user-defined>
    <meta:user-defined meta:name="OVERHEIDop.versieInformatie"/>
  </office:meta>
</office:document-meta>
</file>