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anaal Noord 17, 7311 PK Apeldoorn, het plaatsen van gevelreclam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18-08-2026</text:p>
            <text:p text:style-name="common-al">Zaaknummer:  02006361501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9757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7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7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61501</meta:user-defined>
    <dc:language>nl</dc:language>
    <meta:user-defined meta:name="OVERHEIDop.locatietype/OVERHEIDop.gebiedsmarkering">Punt</meta:user-defined>
    <meta:user-defined meta:name="DC.title">Aanvraag Omgevingsvergunning Kanaal Noord 17, 7311 PK Apeldoorn, het plaatsen van gevelreclame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577</meta:user-defined>
    <meta:user-defined meta:name="OVERHEIDop.GmbID/DC.identifier">gmb-2026-397577</meta:user-defined>
    <meta:user-defined meta:name="OVERHEIDop.versieInformatie"/>
  </office:meta>
</office:document-meta>
</file>