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wijzigen van containerbergingen naar scootmobielstallingen aan Zorgvlietstraa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04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04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5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049</meta:user-defined>
    <meta:user-defined meta:name="DCTERMS.abstract">het wijzigen van containerbergingen naar scootmobielstall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mgevingsvergunning verleend voor het wijzigen van containerbergingen naar scootmobielstallingen aan Zorgvlietstraat Breda</meta:user-defined>
    <meta:user-defined meta:name="DCTERMS.W3CDTF/DCTERMS.available">2026-08-24</meta:user-defined>
    <meta:user-defined meta:name="DCTERMS.W3CDTF/OVERHEIDop.jaargang">2026</meta:user-defined>
    <meta:user-defined meta:name="OVERHEIDop.publicationIssue">397576</meta:user-defined>
    <meta:user-defined meta:name="OVERHEIDop.GmbID/DC.identifier">gmb-2026-397576</meta:user-defined>
    <meta:user-defined meta:name="OVERHEIDop.versieInformatie"/>
  </office:meta>
</office:document-meta>
</file>