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- en lekdorpels uit woningen op de locatie Rembrandtstraat 1, 2, 3, 6, 7 en 8, 7391BB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2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5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7</meta:user-defined>
    <meta:user-defined meta:name="DCTERMS.abstract">Rembrandtstraat 1, 2, 3, 6, 7 en 8, 7391BB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 dakbeschot- en lekdorpels uit woningen op de locatie Rembrandtstraat 1, 2, 3, 6, 7 en 8, 7391BB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72</meta:user-defined>
    <meta:user-defined meta:name="OVERHEIDop.GmbID/DC.identifier">gmb-2026-397572</meta:user-defined>
    <meta:user-defined meta:name="OVERHEIDop.versieInformatie"/>
  </office:meta>
</office:document-meta>
</file>