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plaatsen portaal tbv bronnering 14 m Br x 4,2 m H x 0,5 m L aan perceel Weebosscherweg grenzen aan Puttendijk 2 Bergeijk van 17 okt tm 20 nov 2026.</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vergunning APV-Bijzondere wet gegeven.</text:p>
            <text:p text:style-name="common-al">Zaaknummer: 17248037</text:p>
            <text:p text:style-name="common-al">Plaats/adres: Puttendijk 2 5571LR Bergeijk, [Bergeijk I 2142 ] Bergeijk I 2142</text:p>
            <text:p text:style-name="common-al">Omschrijving: plaatsen portaal tbv bronnering 14 m Br x 4,2 m H x 0,5 m L aan perceel Weebosscherweg grenzen aan Puttendijk 2 Bergeijk van 17 okt tm 20 nov 2026</text:p>
            <text:p text:style-name="common-al">Activiteit(en): Gebruik openbare ruimte</text:p>
            <text:p text:style-name="common-al">Het besluit is verstuurd op <text:span text:style-name="nadrukvet">20 augustus 2026</text:span></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9756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6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6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ijk</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248037</meta:user-defined>
    <meta:user-defined meta:name="DCTERMS.abstract">plaatsen portaal tbv bronnering 14 m  Br x 4,2 m H x 0,5 m L aan perceel Weebosscherweg grenzen aan Puttendijk 2 Bergeijk van 17 okt tm 20 nov 2026</meta:user-defined>
    <dc:language>nl</dc:language>
    <meta:user-defined meta:name="OVERHEIDop.locatietype/OVERHEIDop.gebiedsmarkering">Punt</meta:user-defined>
    <meta:user-defined meta:name="DC.title">Ontheffing voor het plaatsen portaal tbv bronnering 14 m Br x 4,2 m H x 0,5 m L aan perceel Weebosscherweg grenzen aan Puttendijk 2 Bergeijk van 17 okt tm 20 nov 2026.</meta:user-defined>
    <meta:user-defined meta:name="DCTERMS.W3CDTF/DCTERMS.available">2026-08-24</meta:user-defined>
    <meta:user-defined meta:name="DCTERMS.W3CDTF/OVERHEIDop.jaargang">2026</meta:user-defined>
    <meta:user-defined meta:name="OVERHEIDop.publicationIssue">397567</meta:user-defined>
    <meta:user-defined meta:name="OVERHEIDop.GmbID/DC.identifier">gmb-2026-397567</meta:user-defined>
    <meta:user-defined meta:name="OVERHEIDop.versieInformatie"/>
  </office:meta>
</office:document-meta>
</file>