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evenementenvergunning Charles Dickens Kerstmarkt Buitenpost op 12 december 2026 van 14.00 tot 20.00 uur.</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19-08-2026</text:span> is de volgende aanvraag voor een vergunning/ontheffing binnengekomen:</text:p>
            <text:p text:style-name="common-al">Buitenpost, Charles Dickens kerstmarkt met diverse stands, live- en/of versterkte muziek, een schaatsbaan en diverse attracties zoals een treintje op 12 december 2026 van 14.00 uur tot 20.00 uur. Tijdens het evenement en de op- en afbouw (11 december 19.00-22.00 en 13 december 08.00 tot 12.00 uur) zijn de volgende straten afgesloten voor het verkeer: Kerkstraat, Nijensteinplein, gedeelte Christinastraat en gedeelte Oude Havenstraat.</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75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234</meta:user-defined>
    <meta:user-defined meta:name="DCTERMS.abstract">Charles Dickens Kerstmarkt Buitenpost op 12 december 2026 van 14.00 tot 20.00 uur.</meta:user-defined>
    <dc:language>nl</dc:language>
    <meta:user-defined meta:name="OVERHEIDop.locatietype/OVERHEIDop.gebiedsmarkering">Punt</meta:user-defined>
    <meta:user-defined meta:name="DC.title">Gemeente Achtkarspelen - Aanvraag evenementenvergunning Charles Dickens Kerstmarkt Buitenpost op 12 december 2026 van 14.00 tot 20.00 uur.</meta:user-defined>
    <meta:user-defined meta:name="DCTERMS.W3CDTF/DCTERMS.available">2026-08-24</meta:user-defined>
    <meta:user-defined meta:name="DCTERMS.W3CDTF/OVERHEIDop.jaargang">2026</meta:user-defined>
    <meta:user-defined meta:name="OVERHEIDop.publicationIssue">397565</meta:user-defined>
    <meta:user-defined meta:name="OVERHEIDop.GmbID/DC.identifier">gmb-2026-397565</meta:user-defined>
    <meta:user-defined meta:name="OVERHEIDop.versieInformatie"/>
  </office:meta>
</office:document-meta>
</file>