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0-08-2026 hebben wij een reguliere omgevingsvergunning verleend voor het veranderen van een uitrit op het adres  Spechthorstdwarsweg 2a 7471GJ Goor, [Goor C 6253 ]. Deze vergunning staat ingeschreven onder zaaknummer 0000110854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aanvraag heeft betrekking op de onderde(e)l(en): Omgevingsplanactiviteit uitweg</text:p>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 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9756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6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6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00001108549</meta:user-defined>
    <meta:user-defined meta:name="DCTERMS.abstract">het veranderen van een uitrit</meta:user-defined>
    <dc:language>nl</dc:language>
    <meta:user-defined meta:name="OVERHEIDop.locatietype/OVERHEIDop.gebiedsmarkering">Vlak</meta:user-defined>
    <meta:user-defined meta:name="OVERHEIDop.locatietype/OVERHEIDop.gebiedsmarkering">Punt</meta:user-defined>
    <meta:user-defined meta:name="DC.title">Op 20-08-2026 hebben wij een reguliere omgevingsvergunning verleend voor het veranderen van een uitrit op het adres  Spechthorstdwarsweg 2a 7471GJ Goor, [Goor C 6253 ]. Deze vergunning staat ingeschreven onder zaaknummer 00001108549.</meta:user-defined>
    <meta:user-defined meta:name="DCTERMS.W3CDTF/DCTERMS.available">2026-08-24</meta:user-defined>
    <meta:user-defined meta:name="DCTERMS.W3CDTF/OVERHEIDop.jaargang">2026</meta:user-defined>
    <meta:user-defined meta:name="OVERHEIDop.publicationIssue">397560</meta:user-defined>
    <meta:user-defined meta:name="OVERHEIDop.GmbID/DC.identifier">gmb-2026-397560</meta:user-defined>
    <meta:user-defined meta:name="OVERHEIDop.versieInformatie"/>
  </office:meta>
</office:document-meta>
</file>