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plaatsen van een afdakje aan Rijndijk 162, 2394 AL Hazerswoude-Rijn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plaatsen van een afdakje aan Rijndijk 162, 2394 AL Hazerswoude-Rijndijk, geregistreerd onder nr. 04843899553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1-06-2026. De gemeente neemt daarover waarschijnlijk voor 05-10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9755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5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5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4843899553</meta:user-defined>
    <meta:user-defined meta:name="DCTERMS.abstract">Verlenging beslistermijn voor het plaatsen van een afdakje aan Rijndijk 162, 2394 AL Hazerswoude-Rijndijk</meta:user-defined>
    <dc:language>nl</dc:language>
    <meta:user-defined meta:name="OVERHEIDop.locatietype/OVERHEIDop.gebiedsmarkering">Punt</meta:user-defined>
    <meta:user-defined meta:name="DC.title">Verlenging beslistermijn voor het plaatsen van een afdakje aan Rijndijk 162, 2394 AL Hazerswoude-Rijndijk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559</meta:user-defined>
    <meta:user-defined meta:name="OVERHEIDop.GmbID/DC.identifier">gmb-2026-397559</meta:user-defined>
    <meta:user-defined meta:name="OVERHEIDop.versieInformatie"/>
  </office:meta>
</office:document-meta>
</file>