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5 Alcoholwet: Buurthuis de Brug, Rhederweg 174, Bellingwolde, evenement 'Spooktocht Bellingwolde' op 7 november 2026, verzenddatum: 2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ontheff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975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35 Alcoholwet is verleend, Ontheffing voor het tijdelijk schenken van zwak-alcoholhoudende dranken tijdens het evenement ‘Spooktocht Bellingwolde’ op 7 november 2026</meta:user-defined>
    <dc:language>nl</dc:language>
    <meta:user-defined meta:name="OVERHEIDop.locatietype/OVERHEIDop.gebiedsmarkering">Adres</meta:user-defined>
    <meta:user-defined meta:name="DC.title">Verleende ontheffing art. 35 Alcoholwet: Buurthuis de Brug, Rhederweg 174, Bellingwolde, evenement 'Spooktocht Bellingwolde' op 7 november 2026, verzenddatum: 20 augustus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56</meta:user-defined>
    <meta:user-defined meta:name="OVERHEIDop.GmbID/DC.identifier">gmb-2026-397556</meta:user-defined>
    <meta:user-defined meta:name="OVERHEIDop.versieInformatie"/>
  </office:meta>
</office:document-meta>
</file>