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leende vergunning voor het plaatsen van containers en een zaagloods van 1 september 2026 tot en met 1 mei 2027, Van Hasseltweg, 1865AL Bergen aan Zee, verzenddatum 20 augustus 2026 (Z2026-0000518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9755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5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5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NH)</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180</meta:user-defined>
    <meta:user-defined meta:name="DCTERMS.abstract">plaatsen Containers en zaagloods Van HasseltwegVan Hasseltweg, 1865AL Bergen aan Zee, verzenddatum 20 augustus 2026 (Z2026-00005180)</meta:user-defined>
    <dc:language>nl</dc:language>
    <meta:user-defined meta:name="OVERHEIDop.locatietype/OVERHEIDop.gebiedsmarkering">Punt</meta:user-defined>
    <meta:user-defined meta:name="DC.title">Verleende vergunning voor het plaatsen van containers en een zaagloods van 1 september 2026 tot en met 1 mei 2027, Van Hasseltweg, 1865AL Bergen aan Zee, verzenddatum 20 augustus 2026 (Z2026-00005180)</meta:user-defined>
    <meta:user-defined meta:name="DCTERMS.W3CDTF/DCTERMS.available">2026-08-24</meta:user-defined>
    <meta:user-defined meta:name="DCTERMS.W3CDTF/OVERHEIDop.jaargang">2026</meta:user-defined>
    <meta:user-defined meta:name="OVERHEIDop.publicationIssue">397555</meta:user-defined>
    <meta:user-defined meta:name="OVERHEIDop.GmbID/DC.identifier">gmb-2026-397555</meta:user-defined>
    <meta:user-defined meta:name="OVERHEIDop.versieInformatie"/>
  </office:meta>
</office:document-meta>
</file>