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9 seniorenwoningen, Perceel Aanschot 76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07 </text:p>
            <text:p text:style-name="common-al"> Omschrijving: bouwen van 9 seniorenwonin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erceel Aanschot 76, Eindhoven  </text:p>
              </text:list-item>
            </text:list>
            <text:p text:style-name="common-al"> Datum ontvangst: 19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75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007</meta:user-defined>
    <meta:user-defined meta:name="DCTERMS.abstract">bouwen van 9 seniorenwoningen</meta:user-defined>
    <dc:language>nl</dc:language>
    <meta:user-defined meta:name="OVERHEIDop.locatietype/OVERHEIDop.gebiedsmarkering">Vlak</meta:user-defined>
    <meta:user-defined meta:name="DC.title">Ingediende aanvraag omgevingsvergunning: bouwen van 9 seniorenwoningen, Perceel Aanschot 76,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54</meta:user-defined>
    <meta:user-defined meta:name="OVERHEIDop.GmbID/DC.identifier">gmb-2026-397554</meta:user-defined>
    <meta:user-defined meta:name="OVERHEIDop.versieInformatie"/>
  </office:meta>
</office:document-meta>
</file>