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Schumanlaan 7, 1862AA Bergen (NH), het kappen van een els, datum ontvangst 17 augustus 2026 (Z2026-0000721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755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5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5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7217</meta:user-defined>
    <meta:user-defined meta:name="DCTERMS.abstract">Schumanlaan 7, 1862AA Bergen (NH), het kappen van een els, datum ontvangst 17 augustus 2026 (Z2026-00007217)</meta:user-defined>
    <dc:language>nl</dc:language>
    <meta:user-defined meta:name="OVERHEIDop.locatietype/OVERHEIDop.gebiedsmarkering">Vlak</meta:user-defined>
    <meta:user-defined meta:name="DC.title">Gemeente Bergen, ontvangen aanvraag omgevingsvergunning, Schumanlaan 7, 1862AA Bergen (NH), het kappen van een els, datum ontvangst 17 augustus 2026 (Z2026-00007217)</meta:user-defined>
    <meta:user-defined meta:name="DCTERMS.W3CDTF/DCTERMS.available">2026-08-24</meta:user-defined>
    <meta:user-defined meta:name="DCTERMS.W3CDTF/OVERHEIDop.jaargang">2026</meta:user-defined>
    <meta:user-defined meta:name="OVERHEIDop.publicationIssue">397552</meta:user-defined>
    <meta:user-defined meta:name="OVERHEIDop.GmbID/DC.identifier">gmb-2026-397552</meta:user-defined>
    <meta:user-defined meta:name="OVERHEIDop.versieInformatie"/>
  </office:meta>
</office:document-meta>
</file>