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Gemeente Stichtse Vecht - Anna Pergensstraat 16 t/m 32, 3621GR Breukelen - een straat barbecue d.d. 19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augustus 2026 is een melding ontvangen waarvoor geen vergunningsplicht geldt voor de locatie Anna Pergensstraat 16 t/m 32, 3621GR Breukelen. De melding is geregistreerd onder zaaknummer Z2026-00001976.</text:p>
            <text:p text:style-name="common-al">De melding betreft: evenementen melding op Anna Pergensstraat 16 t/m 32, 3621GR Breukelen - een straat barbecue d.d. 19-09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stichtsevecht.nl of telefoonnummer 14 034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9752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2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2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1976</meta:user-defined>
    <meta:user-defined meta:name="DCTERMS.abstract">Betreft: Melding op locatie Anna Pergensstraat 16 t/m 32, 3621GR Breukel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Lijn</meta:user-defined>
    <meta:user-defined meta:name="DC.title">Kennisgeving ontvangst melding, Gemeente Stichtse Vecht - Anna Pergensstraat 16 t/m 32, 3621GR Breukelen - een straat barbecue d.d. 19-09-2026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526</meta:user-defined>
    <meta:user-defined meta:name="OVERHEIDop.GmbID/DC.identifier">gmb-2026-397526</meta:user-defined>
    <meta:user-defined meta:name="OVERHEIDop.versieInformatie"/>
  </office:meta>
</office:document-meta>
</file>