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Grianestraat 5D 1055E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zolderverdieping (vierde verdieping) met behoud van bestemming tot woning en het realiseren van een dakterras met dakluik op het gebouw</text:p>
            <text:p text:style-name="common-al">Besluit: buiten behandeling gesteld</text:p>
            <text:p text:style-name="common-al">Besluit verzonden op: 18-08-2026</text:p>
            <text:p text:style-name="common-al">Zaakadres: Grianestraat 5D 1055EX Amsterdam</text:p>
            <text:p text:style-name="common-al">Zaaknummer: Z2026-015237</text:p>
            <text:p text:style-name="common-al">DSO-nummer: 202604060012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5237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52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2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2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237</meta:user-defined>
    <meta:user-defined meta:name="DCTERMS.abstract">130826 Opnemen juiste legeskosten, brief opstellen en brief NIB =&gt; datum aanpassen, def. maken en beide versturen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Grianestraat 5D 1055EX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22</meta:user-defined>
    <meta:user-defined meta:name="OVERHEIDop.GmbID/DC.identifier">gmb-2026-397522</meta:user-defined>
    <meta:user-defined meta:name="OVERHEIDop.versieInformatie"/>
  </office:meta>
</office:document-meta>
</file>