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-evenement op grond van de Algemene Plaatselijke Verordening, Sint Felixstraat 42 in Ri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voor het organiseren van een buurtbarbecue op 5 september 2026 van 17:00 tot 24:00 uur aan de Sint Felixstraat 42 in Rilland.</text:p>
            <text:p text:style-name="common-al">• de Sint Felixstraat in Rilland zal ter hoogte van huisnummer 42 afgesloten worden van 17:00 tot 24:00 uur.</text:p>
            <text:p text:style-name="common-al"/>
            <text:p text:style-name="last-al">Tegen een melding van een A-evenement is geen bezwaar en/of beroep mogelijk. Een melding kan alleen geweigerd worden als er niet aan de voorwaarden van de Algemene Plaatselijke Verordening wordt voldaan, aangezien het een melding betreft en geen vergunn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75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DC.title">Kennisgeving melding A-evenement op grond van de Algemene Plaatselijke Verordening, Sint Felixstraat 42 in Ril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17</meta:user-defined>
    <meta:user-defined meta:name="OVERHEIDop.GmbID/DC.identifier">gmb-2026-397517</meta:user-defined>
    <meta:user-defined meta:name="OVERHEIDop.versieInformatie"/>
  </office:meta>
</office:document-meta>
</file>