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bouwen 6 grondgebonden woningen  aan tegenover Sint. Janshof 11 t/m 25 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bouwen 6 grondgebonden woningen  aan tegenover Sint. Janshof 11 t/m 25 Boskoop, geregistreerd onder nr. 04843894757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7-05-2026. De gemeente neemt daarover waarschijnlijk voor 25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9751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1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1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894757</meta:user-defined>
    <meta:user-defined meta:name="DCTERMS.abstract">Verlenging beslistermijn voor het bouwen 6 grondgebonden woningen  aan tegenover Sint. Janshof 11 t/m 25 Boskoop</meta:user-defined>
    <dc:language>nl</dc:language>
    <meta:user-defined meta:name="OVERHEIDop.locatietype/OVERHEIDop.gebiedsmarkering">Vlak</meta:user-defined>
    <meta:user-defined meta:name="DC.title">Verlenging beslistermijn voor het bouwen 6 grondgebonden woningen  aan tegenover Sint. Janshof 11 t/m 25 Boskoop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16</meta:user-defined>
    <meta:user-defined meta:name="OVERHEIDop.GmbID/DC.identifier">gmb-2026-397516</meta:user-defined>
    <meta:user-defined meta:name="OVERHEIDop.versieInformatie"/>
  </office:meta>
</office:document-meta>
</file>