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Curaçaostraat 94-3 1058C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de zolderbergingen naar verblijfsruimte behorende bij de woning op de derde verdieping, het realiseren van een dakterras en een interne trap naar de zolderverdieping</text:p>
            <text:p text:style-name="common-al">Besluit: verleend</text:p>
            <text:p text:style-name="common-al">Besluit verzonden op: 19-08-2026</text:p>
            <text:p text:style-name="common-al">Zaakadres: Curaçaostraat 94-3 1058CB Amsterdam</text:p>
            <text:p text:style-name="common-al">Zaaknummer: Z2026-006686</text:p>
            <text:p text:style-name="common-al">DSO-nummer: 202602120028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06686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51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6686</meta:user-defined>
    <meta:user-defined meta:name="DCTERMS.abstract">omzetten van de zolderbergingen naar verblijfsruimte behorende bij de woning op de 3e verdieping, het realiseren van een dakterras en een interne trap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Curaçaostraat 94-3 1058CB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10</meta:user-defined>
    <meta:user-defined meta:name="OVERHEIDop.GmbID/DC.identifier">gmb-2026-397510</meta:user-defined>
    <meta:user-defined meta:name="OVERHEIDop.versieInformatie"/>
  </office:meta>
</office:document-meta>
</file>