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Mytilus 22, 4318NE Brouwershaven    - het uitbreiden van een recreatiewon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uitbreiden van een recreatiewoningZaaknummer: 1727433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750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7621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Mytilus 22, 4318NE Brouwershaven    - het uitbreiden van een recreatiewoningAanvraa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08</meta:user-defined>
    <meta:user-defined meta:name="OVERHEIDop.GmbID/DC.identifier">gmb-2026-397508</meta:user-defined>
    <meta:user-defined meta:name="OVERHEIDop.versieInformatie"/>
  </office:meta>
</office:document-meta>
</file>