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realiseren van bijgebouwen (legalisatie),Oude Rijksweg 213f 7954EH Rouveen, Oude Rijksweg 213g 7954EH Rouveen, Oude Rijksweg 215 7954EH Rouveen, Oude Rijksweg 215a 7954EH Rouveen, Oude Rijksweg 215c 7954EH Rouveen, Oude Rijksweg 215d 7954EH Rouveen, Oude Rijksweg 215e 7954EH Rouveen, Oude Rijksweg 215f 7954EH Rouveen, Oude Rijksweg 215g 7954EH Rouve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2-07-2026</text:p>
            <text:p text:style-name="common-al">
            <text:span text:style-name="nadrukvet">Locatie:</text:span> Oude Rijksweg 213f 7954EH Rouveen, Oude Rijksweg 213g 7954EH Rouveen, Oude Rijksweg 215 7954EH Rouveen, Oude Rijksweg 215a 7954EH Rouveen, Oude Rijksweg 215c 7954EH Rouveen, Oude Rijksweg 215d 7954EH Rouveen, Oude Rijksweg 215e 7954EH Rouveen, Oude Rijksweg 215f 7954EH Rouveen, Oude Rijksweg 215g 7954EH Rouveen, </text:p>
            <text:p text:style-name="common-al">
            <text:span text:style-name="nadrukvet">Zaakomschrijving:</text:span> Het realiseren van bijgebouwen (legalisatie)</text:p>
            <text:p text:style-name="common-al">
            <text:span text:style-name="nadrukvet">Zaaknummer:</text:span> Z/STH26/061337</text:p>
            <text:p text:style-name="common-al">
            <text:span text:style-name="nadrukvet">Activiteit(en):</text:span>
          </text:p>
            <text:list text:style-name="id1-3-2-1-1-6">
              <text:list-item text:style-override="id1-3-2-1-1-6-1">
                <text:number>-</text:number>
                <text:p text:style-name="al"/>
                <text:p text:style-name="al">Afwijken van regels in het omgevingsplan</text:p>
              </text:list-item>
              <text:list-item text:style-override="id1-3-2-1-1-6-2">
                <text:number>-</text:number>
                <text:p text:style-name="al"/>
                <text:p text:style-name="al">Bouwactiviteit (omgevingsplan)</text:p>
              </text:list-item>
            </text:list>
            <text:p text:style-name="common-al">Dit besluit heeft betrekking op een buitenplanse omgevingsplanactiviteit (BOPA)</text:p>
            <text:p text:style-name="common-al">
            <text:span text:style-name="nadrukvet">Wij hebben besloten de omgevingsvergunning te verlenen</text:span>
          </text:p>
            <text:p text:style-name="common-al">Burgemeester en wethouders van Staphorst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neem contact op via (0522) 46 74 67 om een afspraak te maken.</text:p>
            <text:p text:style-name="common-al">- Digitaal: dien een verzoek in om de stukken te ontvangen via omgevingsloket@staphorst.nl. Vergeet hierbij niet het zaaknummer Z/STH26/061337 te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Staphorst, postbus 2, 7950 AA, Staphorst. Bezwaar indienen kan ook digitaal via <text:a xlink:href="https://www.staphorst.nl/bezwaar-maken" xlink:type="simple">www.staphorst.nl/bezwaar-mak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0522 467467 of via <text:a xlink:href="mailto:omgevingsloket@staphorst.nl" xlink:type="simple">omgevingsloket@staphorst.nl</text:a>. Wilt u hierbij het zaaknummer Z/STH26/061337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phorst</text:p>
            </table:table-cell>
            <table:table-cell office:value-type="string" table:style-name="header.C">
              <text:p text:style-name="headerright"><text:span text:style-name="nr">Nr. 39750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0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0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Staphorst</meta:user-defined>
    <meta:user-defined meta:name="OVERHEIDop.Rubriek/DC.type">omgevingsvergunning</meta:user-defined>
    <meta:user-defined meta:name="OVERHEID.Informatietype/DC.type">officiële publicatie</meta:user-defined>
    <meta:user-defined meta:name="OVERHEID.Gemeente/DCTERMS.publisher">Staphorst</meta:user-defined>
    <meta:user-defined meta:name="OVERHEID.Gemeente/OVERHEID.authority">Stap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STH26/061337</meta:user-defined>
    <meta:user-defined meta:name="DCTERMS.abstract">Het realiseren van bijgebouwen (legalisatie)</meta:user-defined>
    <dc:language>nl</dc:language>
    <meta:user-defined meta:name="DC.title">Verleende omgevingsvergunning, Het realiseren van bijgebouwen (legalisatie),Oude Rijksweg 213f 7954EH Rouveen, Oude Rijksweg 213g 7954EH Rouveen, Oude Rijksweg 215 7954EH Rouveen, Oude Rijksweg 215a 7954EH Rouveen, Oude Rijksweg 215c 7954EH Rouveen, Oude Rijksweg 215d 7954EH Rouveen, Oude Rijksweg 215e 7954EH Rouveen, Oude Rijksweg 215f 7954EH Rouveen, Oude Rijksweg 215g 7954EH Rouveen</meta:user-defined>
    <meta:user-defined meta:name="OVERHEIDop.locatietype/OVERHEIDop.gebiedsmarkering">GeometrieRef</meta:user-defined>
    <meta:user-defined meta:name="DCTERMS.W3CDTF/DCTERMS.available">2026-08-24</meta:user-defined>
    <meta:user-defined meta:name="DCTERMS.W3CDTF/OVERHEIDop.jaargang">2026</meta:user-defined>
    <meta:user-defined meta:name="OVERHEIDop.externeBijlage">Afwijkvergunning|exb-2026-29682</meta:user-defined>
    <meta:user-defined meta:name="OVERHEIDop.publicationIssue">397501</meta:user-defined>
    <meta:user-defined meta:name="OVERHEIDop.GmbID/DC.identifier">gmb-2026-397501</meta:user-defined>
    <meta:user-defined meta:name="OVERHEIDop.versieInformatie"/>
  </office:meta>
</office:document-meta>
</file>