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rkstraat 307-H 1017G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van het achterste gedeelte van de aanbouw</text:p>
            <text:p text:style-name="common-al">Zaakadres: Kerkstraat 307-H 1017GZ Amsterdam</text:p>
            <text:p text:style-name="common-al">Datum ontvangst: 11-08-2026</text:p>
            <text:p text:style-name="common-al">Zaaknummer: Z2026-035850</text:p>
            <text:p text:style-name="common-al">DSO-nummer: 20260811015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4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850</meta:user-defined>
    <meta:user-defined meta:name="DCTERMS.abstract">uitvoeren van funderingsherstel van het achterste gedeelte van de aan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rkstraat 307-H 1017GZ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93</meta:user-defined>
    <meta:user-defined meta:name="OVERHEIDop.GmbID/DC.identifier">gmb-2026-397493</meta:user-defined>
    <meta:user-defined meta:name="OVERHEIDop.versieInformatie"/>
  </office:meta>
</office:document-meta>
</file>