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Locht 117 5504RM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Op 18-08-2026 heeft de gemeente Veldhoven een aanvraag omgevingsvergunning ontvangen.</text:p>
            <text:p text:style-name="common-al"> De aanvraag betreft de locatie Locht 117 5504RM Veldhoven en heeft als omschrijving Realiseren van extra fietsenstallingen en uitbreiden van de bushaven. </text:p>
            <text:p text:style-name="common-al"> De aanvraag is geregistreerd onder zaaknummer VHZ2026-01447</text:p>
            <text:p text:style-name="common-al"> Deze aanvraag ligt niet ter inzage, maar is op verzoek in te zien. Wilt u de aanvraag inzien? Neem dan contact op met het team VTH via e-mail omgevingsloket@veldhoven.nl of telefonisch via 14 040.</text:p>
            <text:p text:style-name="last-al"> 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749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HZ2026-01447</meta:user-defined>
    <meta:user-defined meta:name="DCTERMS.abstract">Realiseren van extra fietsenstallingen en uitbreiden van de bushav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Locht 117 5504RM Vel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91</meta:user-defined>
    <meta:user-defined meta:name="OVERHEIDop.GmbID/DC.identifier">gmb-2026-397491</meta:user-defined>
    <meta:user-defined meta:name="OVERHEIDop.versieInformatie"/>
  </office:meta>
</office:document-meta>
</file>