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Oosterdok 39 1011V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anderen van de woonboot</text:p>
            <text:p text:style-name="common-al">Zaakadres: Oosterdok 39 1011VZ Amsterdam</text:p>
            <text:p text:style-name="common-al">Datum ontvangst: 18-08-2026</text:p>
            <text:p text:style-name="common-al">Zaaknummer: Z2026-036881</text:p>
            <text:p text:style-name="common-al">DSO-nummer: 2026081800976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748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36881</meta:user-defined>
    <meta:user-defined meta:name="DCTERMS.abstract">veranderen van de woonboot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Oosterdok 39 1011VZ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487</meta:user-defined>
    <meta:user-defined meta:name="OVERHEIDop.GmbID/DC.identifier">gmb-2026-397487</meta:user-defined>
    <meta:user-defined meta:name="OVERHEIDop.versieInformatie"/>
  </office:meta>
</office:document-meta>
</file>