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uitbouw aan de achterzijde van de woning op de locatie Zaalberglaan 27  te Heemskerk, ingekomen 12 augustus 2026, DSO nummer 2026081201159, zaaknummer ODIJ-Z-26-18687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realiseren van een uitbouw aan de achterzijde van de woning op de locatie Zaalberglaan 27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7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748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8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8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realiseren van een uitbouw aan de achterzijde van de woning op de locatie Zaalberglaan 27  te Heemskerk, ingekomen 12 augustus 2026, DSO nummer 2026081201159, zaaknummer ODIJ-Z-26-186874</meta:user-defined>
    <meta:user-defined meta:name="DCTERMS.W3CDTF/DCTERMS.available">2026-08-24</meta:user-defined>
    <meta:user-defined meta:name="DCTERMS.W3CDTF/OVERHEIDop.jaargang">2026</meta:user-defined>
    <meta:user-defined meta:name="OVERHEIDop.publicationIssue">397483</meta:user-defined>
    <meta:user-defined meta:name="OVERHEIDop.GmbID/DC.identifier">gmb-2026-397483</meta:user-defined>
    <meta:user-defined meta:name="OVERHEIDop.versieInformatie"/>
  </office:meta>
</office:document-meta>
</file>