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Summerfair Korenstraat Apeldoorn d.d. 5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20-08-2026</text:p>
            <text:p text:style-name="common-al">Omschrijving: Ter goedkeuring - Zomerfair Korenstraat</text:p>
            <text:p text:style-name="common-al">Locatie: Korenstraat</text:p>
            <text:p text:style-name="common-al">Zaaknummer: 02006285491</text:p>
            <text:p text:style-name="common-al">Datum evenement: 5 september 2026</text:p>
            <text:p text:style-name="common-al">Tijdstip evenement: van 10:00 uur tot 17:00 uur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748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285491</meta:user-defined>
    <dc:language>nl</dc:language>
    <meta:user-defined meta:name="OVERHEIDop.locatietype/OVERHEIDop.gebiedsmarkering">Vlak</meta:user-defined>
    <meta:user-defined meta:name="DC.title">Besluit evenementenvergunning Summerfair Korenstraat Apeldoorn d.d. 5 september 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81</meta:user-defined>
    <meta:user-defined meta:name="OVERHEIDop.GmbID/DC.identifier">gmb-2026-397481</meta:user-defined>
    <meta:user-defined meta:name="OVERHEIDop.versieInformatie"/>
  </office:meta>
</office:document-meta>
</file>