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4-3-1-1">
      <style:table-column-properties style:rel-column-width="56*"/>
    </style:style>
    <style:style style:family="table-column" style:parent-style-name="colspec" style:name="id1-3-2-4-3-1-2">
      <style:table-column-properties style:rel-column-width="33*"/>
    </style:style>
  </office:automatic-styles>
  <office:body>
    <office:text>
      <text:p text:style-name="new_page_staatscourant"/>
      <text:p text:style-name="single-kop-titel">Wijziging Bijlage 1 behorende bij het Aanwijzingsbesluit elektronische kanalen publieke dienstverlening gemeente Geldrop-Mierlo 2026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gemeentesecretaris van Geldrop-Mierlo, hiertoe bevoegd op grond van het mandaat in artikel 2, vijfde lid van het Aanwijzingsbesluit elektronische kanalen publieke dienstverlening gemeente Geldrop-Mierlo 2026;</text:p>
            <text:p text:style-name="al"/>
            <text:p text:style-name="al">
            <text:span text:style-name="nadrukvet">besluit</text:span>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I</text:span> </text:p>
            <text:p text:style-name="al">De Bijlage 1, bedoeld in artikel 2 eerste lid van het Aanwijzingsbesluit elektronische kanalen publieke dienstverlening gemeente Geldrop-Mierlo 2026 (Gemeenteblad 2025, 549191) in te trekken en te vervangen door de aan dit besluit gehechte nieuwe Bijlage 1.</text:p>
          </text:section>
          <text:section text:name="artikel_id1-3-2-2-2" text:style-name="artikel">
            <text:p text:style-name="artikel_kop_titel"><text:span text:style-name="artikel_kop_label">Artikel</text:span> <text:span text:style-name="artikel_kop_nr">II</text:span> </text:p>
            <text:p text:style-name="al">Het geconsolideerde besluit bekend te maken in het Gemeenteblad.</text:p>
          </text:section>
          <text:section text:name="artikel_id1-3-2-2-3" text:style-name="artikel">
            <text:p text:style-name="artikel_kop_titel"><text:span text:style-name="artikel_kop_label">Artikel</text:span> <text:span text:style-name="artikel_kop_nr">III</text:span> </text:p>
            <text:p text:style-name="al">Dit besluit treedt in werking de dag na publicatie in het Gemeenteblad. 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op 18 augustus 2026</text:span></text:p>
          </text:section>
          <text:section text:name="ondertekening_id1-3-2-3-2">
            <text:p><text:span text:style-name="functie"/></text:p>
            <text:p><text:span text:style-name="functie">N.J.H. Scheltens</text:span></text:p>
            <text:p><text:span text:style-name="functie">gemeentesecretaris </text:span></text:p>
          </text:section>
        </text:section>
        <text:section text:name="bijlage_id1-3-2-4" text:style-name="bijlage">
          <text:p text:style-name="bijlage_top"/>
          <text:p text:style-name="hoofdstuk_kop"><text:span text:style-name="label">BIJLAGE</text:span> <text:span text:style-name="nr">1</text:span> Aanwijzingsbesluit elektronische kanalen publieke dienstverlening gemeente Geldrop-Mierlo 2026;</text:p>
          <text:p text:style-name="al"/>
          <text:section text:name="table_id1-3-2-4-3" text:style-name="table">
            <text:p text:style-name="table_top"/>
            <table:table table:style-name="tgroup">
              <table:table-column table:style-name="id1-3-2-4-3-1-1"/>
              <table:table-column table:style-name="id1-3-2-4-3-1-2"/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vet">
                      <text:span text:style-name="nadrukcur">Bericht</text:span>
                    </text:span>
                  </text:p>
                </table:table-cell>
                <table:table-cell table:style-name="cell_frame_all" table:number-rows-spanned="1" table:number-columns-spanned="1">
                  <text:p text:style-name="table_al">
                    <text:span text:style-name="nadrukvet">Vindplaats</text:span>
                  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Aanduiding naamgebruik (achternaam)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Aansprakelijk stellen gemeente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Aanvraag eenmalige trouwlocatie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Aanvraag stempas</text:span>
                  </text:p>
                </table:table-cell>
                <table:table-cell table:style-name="cell_frame_all" table:number-rows-spanned="1" table:number-columns-spanned="1">
                  <text:p text:style-name="table_al">Webformulier 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Aanvraag uittreksel of afschrift BRP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Aanvraag uittreksel of afschrift Burgerlijke Stand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Aanvraag bewijs van in leven zijn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Aanvraag bewijs van Nederlanderschap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Adresonderzoek melding</text:span>
                  </text:p>
                </table:table-cell>
                <table:table-cell table:style-name="cell_frame_all" table:number-rows-spanned="1" table:number-columns-spanned="1">
                  <text:p text:style-name="table_al">Webformulier 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Alcoholwet ontheffing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Alcoholvergunning reguliere horeca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Alcoholvergunning paracommerciële horeca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Antispeculatiebeding ontheffing belastingen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Betoging of demonstratie melden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Bewegwijzering aanvraag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Bezwaarschrift gemeentelijke belastingen</text:span>
                  </text:p>
                </table:table-cell>
                <table:table-cell table:style-name="cell_frame_all" table:number-rows-spanned="1" table:number-columns-spanned="1">
                  <text:p text:style-name="table_al">Webformulier 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Bezwaarschrift algemeen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Bijstand aanvraag</text:span>
                  </text:p>
                </table:table-cell>
                <table:table-cell table:style-name="cell_frame_all" table:number-rows-spanned="1" table:number-columns-spanned="1">
                  <text:p text:style-name="table_al">
                    <text:span text:style-name="nadrukondlijn"> cmdtoegang@geldrop-mierlo.nl</text:span>
                  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Bijstand voor zelfstandigen</text:span>
                  </text:p>
                </table:table-cell>
                <table:table-cell table:style-name="cell_frame_all" table:number-rows-spanned="1" table:number-columns-spanned="1">
                  <text:p text:style-name="table_al">
                    <text:a xlink:href="mailto:cmdtoegang@geldrop-mierlo.nl" xlink:type="simple">
                      <text:span text:style-name="nadrukondlijn">cmdtoegang@geldrop-mierlo.nl</text:span>
                    </text:a>
                  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Bijstand mutatieonderzoek</text:span>
                  </text:p>
                </table:table-cell>
                <table:table-cell table:style-name="cell_frame_all" table:number-rows-spanned="1" table:number-columns-spanned="1">
                  <text:p text:style-name="table_al">
                    <text:a xlink:href="mailto:cmdtoegang@geldrop-mierlo.nl" xlink:type="simple">
                      <text:span text:style-name="nadrukondlijn">cmdtoegang@geldrop-mierlo.nl</text:span>
                    </text:a>
                  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Bijzondere bijstand aanvragen</text:span>
                  </text:p>
                </table:table-cell>
                <table:table-cell table:style-name="cell_frame_all" table:number-rows-spanned="1" table:number-columns-spanned="1">
                  <text:p text:style-name="table_al">
                    <text:a xlink:href="mailto:cmdtoegang@geldrop-mierlo.nl" xlink:type="simple">
                      <text:span text:style-name="nadrukondlijn">cmdtoegang@geldrop-mierlo.nl</text:span>
                    </text:a>
                  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Bijzonder verlof kind aanvragen bij leerplichtambtenaar</text:span>
                  </text:p>
                </table:table-cell>
                <table:table-cell table:style-name="cell_frame_all" table:number-rows-spanned="1" table:number-columns-spanned="1">
                  <text:p text:style-name="table_al">
                    <text:a xlink:href="mailto:gemeente@geldrop-mierlo.nl" xlink:type="simple">
                      <text:span text:style-name="nadrukondlijn">gemeente@geldrop-mierlo.nl</text:span>
                    </text:a>
                  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Boom- en geveltuintje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Bouw- of milieudossier inzage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BRP briefadres aanvraag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BRP naamgebruik aanpassen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Collectevergunning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Collectieve aanvullende zorgverzekering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Eenmalige subsidie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Evenement melding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Evenementenvergunning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Exploitatievergunning horecabedrijf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Geboorte aangifte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Gehandicaptenparkeerkaart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Gehandicaptenparkeerplaats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Geluidshinder ontheffing niet voor horeca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Geluidshinder ontheffing voor horeca /Vrijstelling geluidsnorm (incidentele festiviteit)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Gemeentelijke monumentensubsidie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Handhavingsverzoek</text:span>
                  </text:p>
                </table:table-cell>
                <table:table-cell table:style-name="cell_frame_all" table:number-rows-spanned="1" table:number-columns-spanned="1">
                  <text:p text:style-name="table_al">Webformulier 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Horeca sluitingsuur ontheffing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Horeca-inrichting wijziging leidinggevende melding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Hulp op maat bij geldzorgen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Huwelijk of Partnerschap melding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Huwelijksbevoegdheid verklaring aanvragen</text:span>
                  </text:p>
                </table:table-cell>
                <table:table-cell table:style-name="cell_frame_all" table:number-rows-spanned="1" table:number-columns-spanned="1">
                  <text:p text:style-name="table_al">gemeente@geldrop-mierlo.nl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Illegale bouw melding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Incidentele festiviteit melding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Individuele inkomenstoeslag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Informatieverzoek Meergeneratiewonen</text:span>
                  </text:p>
                </table:table-cell>
                <table:table-cell table:style-name="cell_frame_all" table:number-rows-spanned="1" table:number-columns-spanned="1">
                  <text:p text:style-name="table_al">
                    <text:a xlink:href="mailto:gemeente@geldrop-mierlo.nl" xlink:type="simple">gemeente@geldrop-mierlo.nl</text:a>
                  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Initiatief / Principeverzoek ruimtelijke ontwikkeling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IOAW aanvraag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IOAZ aanvraag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Jeugdhulpvraag melding</text:span>
                  </text:p>
                </table:table-cell>
                <table:table-cell table:style-name="cell_frame_all" table:number-rows-spanned="1" table:number-columns-spanned="1">
                  <text:p text:style-name="table_al">
                    <text:a xlink:href="mailto:cmdtoegang@geldrop-mierlo.nl" xlink:type="simple">
                      <text:span text:style-name="nadrukondlijn">cmdtoegang@geldrop-mierlo.nl</text:span>
                    </text:a>
                  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Jeugdhulpvraag aanvraag</text:span>
                  </text:p>
                </table:table-cell>
                <table:table-cell table:style-name="cell_frame_all" table:number-rows-spanned="1" table:number-columns-spanned="1">
                  <text:p text:style-name="table_al">
                    <text:a xlink:href="mailto:cmdtoegang@geldrop-mierlo.nl" xlink:type="simple">
                      <text:span text:style-name="nadrukondlijn">cmdtoegang@geldrop-mierlo.nl</text:span>
                    </text:a>
                  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Kampeerontheffing buiten erkende kampeerinrichting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Kinderopvang registratie of wijziging</text:span>
                  </text:p>
                </table:table-cell>
                <table:table-cell table:style-name="cell_frame_all" table:number-rows-spanned="1" table:number-columns-spanned="1">
                  <text:p text:style-name="table_al">Webformulier 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Klacht tegen gemeente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Klacht ongewenst verhuurgedrag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Klein kansspel melding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Kwijtschelding gemeentelijke belastingen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Leegstaand gebouw verhuur vergunning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Leerlingenvervoer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Lijkvinding / overlijdensmelding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Loterijvergunning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Minimaregeling aanvraag of beëindiging </text:span>
                  </text:p>
                </table:table-cell>
                <table:table-cell table:style-name="cell_frame_all" table:number-rows-spanned="1" table:number-columns-spanned="1">
                  <text:p text:style-name="table_al">
                    <text:span text:style-name="nadrukondlijn"> cmdtoegang@geldrop-mierlo.nl</text:span>
                  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Nummeraanduiding </text:span>
                  </text:p>
                  <text:p text:style-name="table_al">
                    <text:span text:style-name="nadrukcur">toekenning, intrekking en wijziging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Opgraven, herbegraven en graf ruimen vergunning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Overlijdensaangifte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Parkeerontheffing reclamevoertuig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Parkeervergunning aanvragen, wijzigen of beëindigen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Politieke groepering registratie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Reisdocument melding vermissing of diefstal</text:span>
                  </text:p>
                </table:table-cell>
                <table:table-cell table:style-name="cell_frame_all" table:number-rows-spanned="1" table:number-columns-spanned="1">
                  <text:p text:style-name="table_al">Webformulier 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Reisdocument toestemmingsformulier 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Rioolaansluiting aanvraag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Schuldhulpverlening aanvraag</text:span>
                  </text:p>
                </table:table-cell>
                <table:table-cell table:style-name="cell_frame_all" table:number-rows-spanned="1" table:number-columns-spanned="1">
                  <text:p text:style-name="table_al">
                    <text:a xlink:href="mailto:cmdtoegang@geldrop-mierlo.nl" xlink:type="simple">
                      <text:span text:style-name="nadrukondlijn">cmdtoegang@geldrop-mierlo.nl</text:span>
                    </text:a>
                  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Sociaal medische indicatie kinderopvang</text:span>
                  </text:p>
                </table:table-cell>
                <table:table-cell table:style-name="cell_frame_all" table:number-rows-spanned="1" table:number-columns-spanned="1">
                  <text:p text:style-name="table_al">Webformulier 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Speelautomaat / gokautomaat aanwezigheidsvergunning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Standplaats aanvragen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Starterslening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Stimuleringslening / duurzaamheidslening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Stookontheffing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Subsidie éénmalig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Subsidie structureel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Subsidie vaststelling/verantwoording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Subsidie training vrijwilligers</text:span>
                  </text:p>
                </table:table-cell>
                <table:table-cell table:style-name="cell_frame_all" table:number-rows-spanned="1" table:number-columns-spanned="1">
                  <text:p text:style-name="table_al">Webformulier 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Subsidie verduurzamen accommodaties</text:span>
                  </text:p>
                </table:table-cell>
                <table:table-cell table:style-name="cell_frame_all" table:number-rows-spanned="1" table:number-columns-spanned="1">
                  <text:p text:style-name="table_al">
                    <text:span text:style-name="nadrukondlijn">Webformulier </text:span>
                  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Subsidie afkoppelen regenwater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Subsidieregeling lokale aanpak isolatie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Tegemoetkoming planschade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Tegemoetkoming planschade, mede-eigenaar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Tijdelijke verkeersmaatregel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Uitweg aanleggen of wijzigen melding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Urgentieverklaring woning</text:span>
                  </text:p>
                </table:table-cell>
                <table:table-cell table:style-name="cell_frame_all" table:number-rows-spanned="1" table:number-columns-spanned="1">
                  <text:p text:style-name="table_al">
                    <text:a xlink:href="mailto:cmdtoegang@geldrop-mierlo.nl" xlink:type="simple">
                      <text:span text:style-name="nadrukondlijn">cmdtoegang@geldrop-mierlo.nl</text:span>
                    </text:a>
                  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Verhuizing binnen Nederland / BPR verhuizing aangifte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Verhuizing buitenland of emigratie BRP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Verkeersbesluit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Vermissing of diefstal reisdocument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Verwerking van persoonsgegevens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Voorwerp op of aan de weg plaatsen ontheffing (o.a. terrasvergunning)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Voorkeursrecht aan- verkoop onroerend goed</text:span>
                  </text:p>
                </table:table-cell>
                <table:table-cell table:style-name="cell_frame_all" table:number-rows-spanned="1" table:number-columns-spanned="1">
                  <text:p text:style-name="table_al">Webformulier 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Wet dwangsom en beroep ingebrekestelling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Winkeltijdenwet ontheffing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Wmo voorzieningen aanvragen</text:span>
                  </text:p>
                </table:table-cell>
                <table:table-cell table:style-name="cell_frame_all" table:number-rows-spanned="1" table:number-columns-spanned="1">
                  <text:p text:style-name="table_al">
                    <text:a xlink:href="mailto:cmdtoegang@geldrop-mierlo.nl" xlink:type="simple">
                      <text:span text:style-name="nadrukondlijn">cmdtoegang@geldrop-mierlo.nl</text:span>
                    </text:a>
                  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cur">Woo-verzoek</text:span>
                  </text:p>
                </table:table-cell>
                <table:table-cell table:style-name="cell_frame_all" table:number-rows-spanned="1" table:number-columns-spanned="1">
                  <text:p text:style-name="table_al">Webformulier</text:p>
                </table:table-cell>
              </table:table-row>
            </table:table>
            <text:p text:style-name="table_bottom"/>
          </text:section>
          <text:p text:style-name="al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ldrop-Mierlo</text:p>
            </table:table-cell>
            <table:table-cell office:value-type="string" table:style-name="header.C">
              <text:p text:style-name="headerright"><text:span text:style-name="nr">Nr. 39747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7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7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Geldrop-Mierlo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Geldrop-Mierlo</meta:user-defined>
    <meta:user-defined meta:name="OVERHEID.Gemeente/OVERHEID.authority">Geldrop-Mierlo</meta:user-defined>
    <meta:user-defined meta:name="OVERHEID.TaxonomieBeleidsagendaDecentraal/OVERHEID.category">Bestuur | Organisatie en beleid</meta:user-defined>
    <meta:user-defined meta:name="DC.source">artikel 2:13, tweede lid, van de Algemene wet bestuursrecht]|[1.0:c:BWBR0005537&amp;artikel=2%3A13&amp;lid=2&amp;g=2025-11-21</meta:user-defined>
    <meta:user-defined meta:name="DCTERMS.alternative">Aanwijzingsbesluit elektronische kanalen publieke dienstverlening gemeente Geldrop-Mierlo 2026</meta:user-defined>
    <dc:language>nl</dc:language>
    <meta:user-defined meta:name="OVERHEIDop.locatietype/OVERHEIDop.gebiedsmarkering">Gemeente</meta:user-defined>
    <meta:user-defined meta:name="DC.title">Aanwijzingsbesluit elektronische kanalen publieke dienstverlening gemeente Geldrop-Mierlo 2026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476</meta:user-defined>
    <meta:user-defined meta:name="OVERHEIDop.betreftRegeling">CVDR750315_2</meta:user-defined>
    <meta:user-defined meta:name="OVERHEIDop.GmbID/DC.identifier">gmb-2026-397476</meta:user-defined>
    <meta:user-defined meta:name="xs:date/OVERHEIDop.startdatum">2026-08-26</meta:user-defined>
    <meta:user-defined meta:name="OVERHEIDop.versieInformatie"/>
  </office:meta>
</office:document-meta>
</file>