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, nabij Prinses Beatrixlaan 3A 3062CM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8-08-2026</text:span> een aanvraag voor een omgevingsvergunning, met kenmerk <text:span text:style-name="nadrukvet">Z2026-011340</text:span>/<text:span text:style-name="nadrukvet">2026081800939</text:span>, heeft ontvangen voor de Kappen. <text:span text:style-name="nadrukcur">(Grondslag: Omgevingswet, artikel 5.1)</text:span></text:p>
            <text:p text:style-name="common-al">De aanvraag betreft 36 bomen in de buurten Kralingen- oost, Kralingse bos, Kralingen west, Oud Crooswijk, Struisenburg en De Esch in het gebied Kralingen-Crooswijk in de omgeving van Prinses Beatrixlaan 3A 3062CM Rotterdam. vanwege zorgplicht</text:p>
            <text:p text:style-name="common-al">De exacte standplaats  van de zorgplichtbomen kan worden opgezocht op de interactieve kaart via de website www.rotterdam.nl/bomen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747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7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7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1340</meta:user-defined>
    <meta:user-defined meta:name="DCTERMS.abstract">BVC Kral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(kappen), nabij Prinses Beatrixlaan 3A 3062CM Rot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75</meta:user-defined>
    <meta:user-defined meta:name="OVERHEIDop.GmbID/DC.identifier">gmb-2026-397475</meta:user-defined>
    <meta:user-defined meta:name="OVERHEIDop.versieInformatie"/>
  </office:meta>
</office:document-meta>
</file>