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Kijkuitsedijk 5, 4316PN Zonnemaire    - het nieuwbouwen van een schuur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nieuwbouwen van een schuurZaaknummer: 1727440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74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7614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Kijkuitsedijk 5, 4316PN Zonnemaire    - het nieuwbouwen van een schuurAanvraa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67</meta:user-defined>
    <meta:user-defined meta:name="OVERHEIDop.GmbID/DC.identifier">gmb-2026-397467</meta:user-defined>
    <meta:user-defined meta:name="OVERHEIDop.versieInformatie"/>
  </office:meta>
</office:document-meta>
</file>