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Hoofdstraat 106, 3901 AX Veenendaal, Verzoeklocatie 20260820001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Hoofdstraat 106, 3901 AX Veenendaal, </text:span>
          </text:p>
            <text:p text:style-name="common-al">De gemeente Veenendaal heeft een aanvraag voor een omgevingsvergunning ontvangen. De vergunning is op 20-08-2026 aangevraagd voor het transformeren naar 14 woningen voor de locatie Hoofdstraat 106, 3901 AX Veenendaal en is geregistreerd onder het nummer CLZ-00015622.</text:p>
            <text:p text:style-name="common-al">De aanvraag is in te zien bij het Omgevingsloket in het gemeentehuis van Veenendaal. Het Omgevingsloket is </text:p>
            <text:p text:style-name="common-al">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</text:p>
            <text:p text:style-name="last-al">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9746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6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62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ublicatie aanvraag omgevingsvergunning Hoofdstraat 106, 3901 AX Veenendaal, Verzoeklocatie 2026082000136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466</meta:user-defined>
    <meta:user-defined meta:name="OVERHEIDop.GmbID/DC.identifier">gmb-2026-397466</meta:user-defined>
    <meta:user-defined meta:name="OVERHEIDop.versieInformatie"/>
  </office:meta>
</office:document-meta>
</file>