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erzoeklocatie 2026081801477, De Koarte Bun te Ie, kavel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burgemeester en wethouders van de gemeente Noardeast-Fryslân een aanvraag ontvangen voor een omgevingsvergunning op locatie Verzoeklocatie 2026081801477, De Koarte Bun te Ie, kavel 5. De aanvraag is geregistreerd onder zaaknummer 2026-219055. De aanvraag betreft het bouwen van een woning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74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219055</meta:user-defined>
    <meta:user-defined meta:name="DCTERMS.abstract">Aanvraag omgevingsvergunning voor het bouwen van een woning  op locatie De Koarte Bun te Ie, kavel 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 Verzoeklocatie 2026081801477, De Koarte Bun te Ie, kavel 5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465</meta:user-defined>
    <meta:user-defined meta:name="OVERHEIDop.GmbID/DC.identifier">gmb-2026-397465</meta:user-defined>
    <meta:user-defined meta:name="OVERHEIDop.versieInformatie"/>
  </office:meta>
</office:document-meta>
</file>