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Van Brederodestraat 3, 2811XG Reeuwijk</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Omgevingsdienst Midden-Holland (ODMH) namens gemeente Bodegraven-Reeuwijk een besluit genomen op de aanvraag met kenmerk 2026-00017050. Het gaat over het bouwen van een dakopbouw op de locatie Van Brederodestraat 3, 2811XG Reeuwijk.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 okto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74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7050</meta:user-defined>
    <meta:user-defined meta:name="DCTERMS.abstract">Besluit reguliere omgevingsvergunning buitenplans (BOPA)</meta:user-defined>
    <dc:language>nl</dc:language>
    <meta:user-defined meta:name="DC.title">Besluit reguliere omgevingsvergunning buitenplans (BOPA) Van Brederodestraat 3, 2811XG Reeuwijk</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680</meta:user-defined>
    <meta:user-defined meta:name="OVERHEIDop.publicationIssue">397463</meta:user-defined>
    <meta:user-defined meta:name="OVERHEIDop.GmbID/DC.identifier">gmb-2026-397463</meta:user-defined>
    <meta:user-defined meta:name="OVERHEIDop.versieInformatie"/>
  </office:meta>
</office:document-meta>
</file>