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tijdelijk plaatsen van een opslagcontainer op de locatie Grote Weide 21  te Heemskerk, verzonden 20 augustus 2026, DSO nummer 2026072801107, zaaknummer ODIJ-Z-26-18623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tijdelijk plaatsen van een opslagcontainer op de locatie Grote Weide 21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746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6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tijdelijk plaatsen van een opslagcontainer op de locatie Grote Weide 21  te Heemskerk, verzonden 20 augustus 2026, DSO nummer 2026072801107, zaaknummer ODIJ-Z-26-186231</meta:user-defined>
    <meta:user-defined meta:name="DCTERMS.W3CDTF/DCTERMS.available">2026-08-24</meta:user-defined>
    <meta:user-defined meta:name="DCTERMS.W3CDTF/OVERHEIDop.jaargang">2026</meta:user-defined>
    <meta:user-defined meta:name="OVERHEIDop.publicationIssue">397462</meta:user-defined>
    <meta:user-defined meta:name="OVERHEIDop.GmbID/DC.identifier">gmb-2026-397462</meta:user-defined>
    <meta:user-defined meta:name="OVERHEIDop.versieInformatie"/>
  </office:meta>
</office:document-meta>
</file>