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ss - Melding Besluit activiteiten leefomgeving (Bal) – Havenstraat 20,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Oss delen mee dat zij de volgende melding hebben ontvangen:</text:p>
            <text:p text:style-name="common-al">Voor: Het beëindigen van een bedrijf binnen de metaalproductenindustrie, inclusief het mechanisch en thermisch bewerken van metalen en het lassen van metalen</text:p>
            <text:p text:style-name="common-al">Locatie:  Havenstraat 20, 5347 KK Oss</text:p>
            <text:p text:style-name="common-al">DSO-kenmerk:  2026080700052</text:p>
            <text:p text:style-name="common-al">Zaaknummer:  Z/512696</text:p>
            <text:p text:style-name="common-al">Datum ontvangen:  7 augustus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746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s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2696</meta:user-defined>
    <dc:language>nl</dc:language>
    <meta:user-defined meta:name="OVERHEIDop.locatietype/OVERHEIDop.gebiedsmarkering">Adres</meta:user-defined>
    <meta:user-defined meta:name="DC.title">Gemeente Oss - Melding Besluit activiteiten leefomgeving (Bal) – Havenstraat 20, Oss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60</meta:user-defined>
    <meta:user-defined meta:name="OVERHEIDop.GmbID/DC.identifier">gmb-2026-397460</meta:user-defined>
    <meta:user-defined meta:name="OVERHEIDop.versieInformatie"/>
  </office:meta>
</office:document-meta>
</file>