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Zwarteweg 17, 9909BG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msdelta een aanvraag ontvangen voor het realiseren van een kantine voor de IJsvereniging "de IJssport" op de locatie Zwarteweg 17, 9909BG Spijk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74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4195</meta:user-defined>
    <meta:user-defined meta:name="DCTERMS.abstract">19 augustus 2026 voor het realiseren van een kantine voor de IJsvereniging "de IJssport" op de locatie Zwarteweg 17, 9909BG Spijk.</meta:user-defined>
    <dc:language>nl</dc:language>
    <meta:user-defined meta:name="OVERHEIDop.locatietype/OVERHEIDop.gebiedsmarkering">Vlak</meta:user-defined>
    <meta:user-defined meta:name="DC.title">Kennisgeving ontvangst aanvraag omgevingsvergunning Zwarteweg 17, 9909BG Sp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458</meta:user-defined>
    <meta:user-defined meta:name="OVERHEIDop.GmbID/DC.identifier">gmb-2026-397458</meta:user-defined>
    <meta:user-defined meta:name="OVERHEIDop.versieInformatie"/>
  </office:meta>
</office:document-meta>
</file>