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ss - Meldingen Besluit activiteiten leefomgeving (Bal) - Randmeer 10,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Oss delen mee dat zij de volgende meldingen hebben ontvangen:</text:p>
            <text:p text:style-name="common-al">Voor:   Mechanisch en thermisch bewerken van metalen, lassen van metalen</text:p>
            <text:p text:style-name="common-al">Locatie:  Randmeer 10, 5347 JW Oss</text:p>
            <text:p text:style-name="common-al">DSO-kenmerk:  2026080700052</text:p>
            <text:p text:style-name="common-al">2026080700053</text:p>
            <text:p text:style-name="common-al">Zaaknummer:  Z/512340</text:p>
            <text:p text:style-name="common-al">Z/512341</text:p>
            <text:p text:style-name="common-al">Datum ontvangen:  7 augustus 2026</text:p>
            <text:p text:style-name="common-al">Tegen deze meldingen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745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s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340 Z/512341</meta:user-defined>
    <dc:language>nl</dc:language>
    <meta:user-defined meta:name="OVERHEIDop.locatietype/OVERHEIDop.gebiedsmarkering">Adres</meta:user-defined>
    <meta:user-defined meta:name="DC.title">Gemeente Oss - Meldingen Besluit activiteiten leefomgeving (Bal) - Randmeer 10, Oss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57</meta:user-defined>
    <meta:user-defined meta:name="OVERHEIDop.GmbID/DC.identifier">gmb-2026-397457</meta:user-defined>
    <meta:user-defined meta:name="OVERHEIDop.versieInformatie"/>
  </office:meta>
</office:document-meta>
</file>