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uit verzonden op 20 augustus 2026, evenementenvergunning voor MTB-Race 6 uur van 't Zand, op 4 oktober van 10.00 uur tot 16.30 uur, locatie Voskuil Alphen (Recreatiepark 't Zand) (1131781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9745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vergunningen APV en bijzondere wet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55</meta:user-defined>
    <meta:user-defined meta:name="OVERHEIDop.GmbID/DC.identifier">gmb-2026-397455</meta:user-defined>
    <meta:user-defined meta:name="OVERHEIDop.versieInformatie"/>
  </office:meta>
</office:document-meta>
</file>