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093607i868e1edf-7681-4c18-9fa3-dc5e015896e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kentekengebonden gehandicaptenparkeerplaats aan Distelvlinderlaan te Son en Breugel</text:p>
      <text:section text:name="regeling_id1-3-2" text:style-name="regeling">
        <text:section text:name="aanhef_id1-3-2-1" text:style-name="aanhef">
          <text:section text:name="considerans_id1-3-2-1-1" text:style-name="considerans">
            <text:p text:style-name="considerans.al">
            <text:span text:style-name="nadrukvet">
              <text:span text:style-name="nadrukvet">Bevoegdheidsgrondslag:</text:span>
            </text:span>
          </text:p>
            <text:p text:style-name="considerans.al">De beleidsmedewerker Verkeer is bevoegd om verkeersbesluiten te ondertekenen op basis van het mandaatregister Son en Breugel, waarin de bevoegdheid van het college wordt gemandateerd aan de beleidsmedewerker van team Projecten Uitvoering Beheer en Beleid. Het college heeft deze bevoegdheid gekregen in artikel 18 eerste lid van de wegenverkeerswet 1994. Dit verkeersbesluit bevat alleen wegen onder beheer van de gemeente Son en Breugel.</text:p>
            <text:p text:style-name="considerans.al">
            <text:span text:style-name="nadrukvet">Grondslag voor het besluit:</text:span>
          </text:p>
            <text:p text:style-name="considerans.al">Op grond van artikel 15 lid 1 van de Wegenverkeerswet 1994 moet er een verkeersbesluit genomen worden voor het plaatsen of verwijderen van verkeerstekens en onderborden voor zover daardoor een gebod of verbod ontstaat of wordt gewijzigd.</text:p>
            <text:p text:style-name="considerans.al">En/of</text:p>
            <text:p text:style-name="considerans.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siderans.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considerans.al">Overige relevante wetgeving waarmee rekening is gehouden in dit besluit: </text:p>
            <text:list text:style-name="id1-3-2-1-1-9">
              <text:list-item text:style-override="id1-3-2-1-1-9-1">
                <text:number>-</text:number>
                <text:p text:style-name="al">De algemene wet bestuursrecht (AWB),</text:p>
              </text:list-item>
              <text:list-item text:style-override="id1-3-2-1-1-9-2">
                <text:number>-</text:number>
                <text:p text:style-name="al"> De wegenverkeerswet 1994 (WVW’94),</text:p>
              </text:list-item>
              <text:list-item text:style-override="id1-3-2-1-1-9-3">
                <text:number>-</text:number>
                <text:p text:style-name="al"> Het reglement verkeersregels en verkeerstekens 1990 (RVV’90),</text:p>
              </text:list-item>
              <text:list-item text:style-override="id1-3-2-1-1-9-4">
                <text:number>-</text:number>
                <text:p text:style-name="al"> Het besluit administratieve bepalingen inzake het wegverkeer (BABW),</text:p>
              </text:list-item>
              <text:list-item text:style-override="id1-3-2-1-1-9-5">
                <text:number>-</text:number>
                <text:p text:style-name="al"> De uitvoeringsvoorschriften BABW inzake verkeerstekens. </text:p>
              </text:list-item>
            </text:list>
            <text:p text:style-name="considerans.al">
            <text:span text:style-name="nadrukvet">Inleiding</text:span>
          </text:p>
            <text:p text:style-name="considerans.al">De gemeente ontving een aanvraag voor een kentekengebonden gehandicaptenparkeerplaats. De aanvrager voldoet aan de eisen in het beleid, daarom neemt de gemeente nu het besluit tot het aanleggen van een kenteken gebonden gehandicaptenparkeerplaats.</text:p>
            <text:p text:style-name="considerans.al">
            <text:span text:style-name="nadrukvet">Motivering</text:span>
          </text:p>
            <text:p text:style-name="considerans.al">De aanvrager heeft een gehandicaptenparkeerkaart en heeft dus niet de mogelijkheid om langere af- standen te lopen. Daarnaast gebruikt de aanvrager een rollator, waardoor de aanvrager ruimte naast het voertuig nodig heeft om goed uit te kunnen stappen. In de omgeving van de woning van de aanvrager zijn er parkeervakken die voldoende ruimte biedt. Op basis van art. 2 lid 1d WVW’94 Het waarborgen van de vrijheid van het verkeer in dit geval in het bijzonder de vrijheid van de aanvrager is het belangrijk om een parkeervak te reserveren voor de aanvrager. Andere belangen die in deze omgeving spelen zijn het belang van de andere bewoners om in de omgeving van hun woning te kunnen parkeren.</text:p>
            <text:p text:style-name="considerans.al">Door het aanwijzen van deze parkeerplek stijgt de parkeer- druk in de omgeving omdat andere voertuigen niet meer van deze plek gebruik kunnen maken op het moment dat de aanvrager niet thuis is. In de belangenafweging is dit algemene parkeerbelang van ondergeschikt belang. De</text:p>
            <text:p text:style-name="considerans.al">overige bewoners zijn immers wel in staat om langere afstanden te lopen en kunnen dus ook in de omliggende woonstraten een parkeerplek vinden.</text:p>
            <text:p text:style-name="considerans.al">
            <text:span text:style-name="nadrukvet">Overig</text:span>
          </text:p>
            <text:p text:style-name="considerans.al">Conform artikel 24 van het Besluit administratieve bepalingen inzake het wegverkeer is Politie geïnformeerd en deze is akkoord met de voorgestelde maatregel.</text:p>
            <text:p text:style-name="considerans.al">Gelet op artikel 26 van het BABW wordt dit besluit bekendgemaakt door publicatie in het gemeenteblad, deze is voor een ieder in te zien op de website zoek.officielebekendmakingen.nl.</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Het parkeervak aan te wijzen als een kentekengebonden gehandicaptenparkeerplaats, zoals visueel gemaakt op bijlage 1 bij dit besluit.</text:p>
              </text:list-item>
              <text:list-item text:style-override="id1-3-2-2-1-2-2">
                <text:number>2.</text:number>
                <text:p text:style-name="al"> Dit aan te duiden met het bord E6 bijlage 1 RVV'90 en onderbord met kenteken.</text:p>
              </text:list-item>
              <text:list-item text:style-override="id1-3-2-2-1-2-3">
                <text:number>3.</text:number>
                <text:p text:style-name="al"> Dit bord te plaatsen nadat de bezwaartermijn is afgerond</text:p>
              </text:list-item>
            </text:list>
            <text:p text:style-name="tekst_bottom"/>
          </text:section>
        </text:section>
        <text:section text:name="regeling-sluiting_id1-3-2-3" text:style-name="regeling-sluiting">
          <text:section text:name="ondertekening_id1-3-2-3-1">
            <text:p><text:span text:style-name="deze">Met vriendelijke groet,</text:span></text:p>
          </text:section>
          <text:section text:name="ondertekening_id1-3-2-3-2">
            <text:p><text:span text:style-name="deze">Namens Burgemeester en wethouders,</text:span></text:p>
          </text:section>
          <text:section text:name="ondertekening_id1-3-2-3-3">
            <text:p><text:span text:style-name="deze"/></text:p>
            <text:p><text:span text:style-name="deze">Daan Pingen </text:span></text:p>
          </text:section>
        </text:section>
        <text:section text:name="bezwaarschrift_id1-3-2-4" text:style-name="bezwaarschrift">
          <text:p text:style-name="bezwaarschrift_top"/>
          <text:p text:style-name="bezwaarschrift_al">Deze brief is digitaal ondertekend en daarom niet voorzien van een fysieke handtekening.</text:p>
          <text:p text:style-name="bezwaarschrift_al">
          <text:span text:style-name="nadrukvet">Bent u het niet eens met dit besluit?</text:span>
        </text:p>
          <text:p text:style-name="bezwaarschrift_al">Belanghebbenden kunnen binnen zes weken na publicatie van dit besluit in Gemeenteblad bezwaar maken bij burgemeester en wethouders van Son en Breugel, Postbus 8, 5690 AA Son en Breugel. U kunt uw bezwaarschrift ook afgeven in het gemeentehuis of digitaal indienen via onze website met DigiD. </text:p>
          <text:p text:style-name="bezwaarschrift_al">Als u een bezwaarschrift stuurt, kunt u ook een voorlopige voorziening aanvragen bij de voorzieningenrechter van de Rechtbank Oost-Brabant, Postbus 90125, 5200 MA te ’s-Hertogenbosch. U kunt uw voorlopige voorziening digitaal aanvragen op de website <text:a xlink:href="http://www.rechtspraak.nl" xlink:type="simple"><text:span text:style-name="nadrukondlijn">www.rechtspraak.nl</text:span></text:a>. </text:p>
          <text:p text:style-name="bezwaarschrift_al">Het bezwaarschrift moet ten minste bevatten:</text:p>
          <text:list text:style-name="id1-3-2-4-6">
            <text:list-item text:style-override="id1-3-2-4-6-1">
              <text:number>•</text:number>
              <text:p text:style-name="al">de handtekening van de indiener;</text:p>
            </text:list-item>
            <text:list-item text:style-override="id1-3-2-4-6-2">
              <text:number>•</text:number>
              <text:p text:style-name="al">de dagtekening / datum van ondertekening;</text:p>
            </text:list-item>
            <text:list-item text:style-override="id1-3-2-4-6-3">
              <text:number>•</text:number>
              <text:p text:style-name="al">de naam en het adres van de indiener;</text:p>
            </text:list-item>
            <text:list-item text:style-override="id1-3-2-4-6-4">
              <text:number>•</text:number>
              <text:p text:style-name="al">een omschrijving van het besluit waartegen het bezwaar gericht is;</text:p>
            </text:list-item>
            <text:list-item text:style-override="id1-3-2-4-6-5">
              <text:number>•</text:number>
              <text:p text:style-name="al">de gronden van bezwaar (of de reden waarom u het niet eens bent met het besluit en de onderbouwing waarom u belanghebbende bent bij dit besluit)</text:p>
            </text:list-item>
          </text:list>
          <text:p text:style-name="bezwaarschrift_al">
          <text:span text:style-name="nadrukvet">Bijlage</text:span>
        </text:p>
          <text:p text:style-name="bezwaarschrift_al">
          <draw:frame><draw:text-box><text:section text:name="plaatje_id1-3-2-4-8-1" text:style-name="plaatje">
            <text:p text:style-name="illustratie_id1-3-2-4-8-1-1"><draw:frame draw:style-name="illustratie_id1-3-2-4-8-1-1" text:anchor-type="paragraph" svg:width="150mm" svg:height="140.8mm"><draw:image xlink:href="Pictures/Schermafbeelding2026-08-20093607i868e1edf-7681-4c18-9fa3-dc5e015896e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745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5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n en Breugel</meta:user-defined>
    <meta:user-defined meta:name="OVERHEID.Gemeente/OVERHEID.authority">Son en Breugel</meta:user-defined>
    <meta:user-defined meta:name="OVERHEID.Informatietype/DC.type">officiële publicatie</meta:user-defined>
    <meta:user-defined meta:name="OVERHEIDop.Rubriek/DC.type">verkeersbesluit of -mededeling</meta:user-defined>
    <meta:user-defined meta:name="OVERHEID.Gemeente/DCTERMS.publisher">Son en Breug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Son en Breugel - aanwijzen van een kentekengebonden gehandicaptenparkeerplaats  - aan Distelvlinderlaan te Son en Breug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Weg</meta:user-defined>
    <meta:user-defined meta:name="DC.title">Verkeersbesluit voor het aanwijzen van een kentekengebonden gehandicaptenparkeerplaats aan Distelvlinderlaan te Son en Breugel</meta:user-defined>
    <meta:user-defined meta:name="DCTERMS.W3CDTF/DCTERMS.available">2026-08-25</meta:user-defined>
    <meta:user-defined meta:name="DCTERMS.W3CDTF/OVERHEIDop.jaargang">2026</meta:user-defined>
    <meta:user-defined meta:name="OVERHEIDop.publicationIssue">397452</meta:user-defined>
    <meta:user-defined meta:name="OVERHEIDop.GmbID/DC.identifier">gmb-2026-397452</meta:user-defined>
    <meta:user-defined meta:name="OVERHEIDop.versieInformatie"/>
  </office:meta>
</office:document-meta>
</file>