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esluit activiteiten leefomgeving voor het wijzigen van de dierenverblijven en het opslaan van vaste mest, Stikkenpolderweg 9 in Kamp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04-08-2026</text:p>
            <text:p text:style-name="common-al">
            <text:span text:style-name="nadrukvet">Locatie:</text:span> Stikkenpolderweg 9 in Kampen</text:p>
            <text:p text:style-name="common-al">
            <text:span text:style-name="nadrukvet">Zaakomschrijving:</text:span> het wijzigen van de dierenverblijven en het opslaan van vaste mest</text:p>
            <text:p text:style-name="common-al">
            <text:span text:style-name="nadrukvet">Zaaknummer:</text:span> 0166ESUITE511022026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Dierenverblijven</text:p>
              </text:list-item>
            </text:list>
            <text:p text:style-name="common-al"/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0166ESUITE51102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mpen</text:p>
            </table:table-cell>
            <table:table-cell office:value-type="string" table:style-name="header.C">
              <text:p text:style-name="headerright"><text:span text:style-name="nr">Nr. 397450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45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45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Kamp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Kampen</meta:user-defined>
    <meta:user-defined meta:name="OVERHEID.Gemeente/OVERHEID.authority">Kamp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0166ESUITE511022026</meta:user-defined>
    <meta:user-defined meta:name="DCTERMS.abstract">het wijzigen van de dierenverblijven en het opslaan van vaste mest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Besluit activiteiten leefomgeving voor het wijzigen van de dierenverblijven en het opslaan van vaste mest, Stikkenpolderweg 9 in Kampen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7450</meta:user-defined>
    <meta:user-defined meta:name="OVERHEIDop.GmbID/DC.identifier">gmb-2026-397450</meta:user-defined>
    <meta:user-defined meta:name="OVERHEIDop.versieInformatie"/>
  </office:meta>
</office:document-meta>
</file>