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Kajuitweg 8, Amsterdam - Toevoegen fundatie - Mondo Minerals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toevoegen van fundatie t.b.v. de nieuwe silo en de daarbij behorende staalconstructie</text:p>
            <text:p text:style-name="common-al">Aanvrager: Mondo Minerals B.V.</text:p>
            <text:p text:style-name="common-al">Zaaknummer: OD2026-0053020</text:p>
            <text:p text:style-name="common-al">DSO nummer: 2026081800316</text:p>
            <text:p text:style-name="common-al">Ontvangstdatum aanvraag: 18-08-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744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4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4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53020</meta:user-defined>
    <meta:user-defined meta:name="DCTERMS.abstract">Herindiening omgevingsvergunning silo Jet Mill gebouw 3</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Kajuitweg 8, Amsterdam - Toevoegen fundatie - Mondo Minerals B.V.</meta:user-defined>
    <meta:user-defined meta:name="DCTERMS.W3CDTF/DCTERMS.available">2026-08-24</meta:user-defined>
    <meta:user-defined meta:name="DCTERMS.W3CDTF/OVERHEIDop.jaargang">2026</meta:user-defined>
    <meta:user-defined meta:name="OVERHEIDop.publicationIssue">397447</meta:user-defined>
    <meta:user-defined meta:name="OVERHEIDop.GmbID/DC.identifier">gmb-2026-397447</meta:user-defined>
    <meta:user-defined meta:name="OVERHEIDop.versieInformatie"/>
  </office:meta>
</office:document-meta>
</file>