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realiseren van een nieuwbouw woning op de locatie Noordeinde 6 in Landsmeer, zaaknummer ODIJ-Z-26-17979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realiseren van een nieuwbouw woning op de locatie Noordeinde 6  te Landsmeer.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9744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realiseren van een nieuwbouw woning op de locatie Noordeinde 6 in Landsmeer, zaaknummer ODIJ-Z-26-179796</meta:user-defined>
    <meta:user-defined meta:name="DCTERMS.W3CDTF/DCTERMS.available">2026-08-24</meta:user-defined>
    <meta:user-defined meta:name="DCTERMS.W3CDTF/OVERHEIDop.jaargang">2026</meta:user-defined>
    <meta:user-defined meta:name="OVERHEIDop.publicationIssue">397444</meta:user-defined>
    <meta:user-defined meta:name="OVERHEIDop.GmbID/DC.identifier">gmb-2026-397444</meta:user-defined>
    <meta:user-defined meta:name="OVERHEIDop.versieInformatie"/>
  </office:meta>
</office:document-meta>
</file>