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realiseren van een dakopbouw op de locatie Bonckenburchstraat 36  te Heemskerk, ingekomen 12 augustus 2026, DSO nummer 2026081201026, zaaknummer ODIJ-Z-26-186868</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namens het algemeen bestuur van Omgevingsdienst IJmond. De vergunning is aangevraagd voor het realiseren van een dakopbouw op de locatie Bonckenburchstraat 36  te Heemskerk.</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7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mskerk</text:p>
            </table:table-cell>
            <table:table-cell office:value-type="string" table:style-name="header.C">
              <text:p text:style-name="headerright"><text:span text:style-name="nr">Nr. 39744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eemskerk</meta:user-defined>
    <meta:user-defined meta:name="OVERHEIDop.Rubriek/DC.type">omgevingsvergunning</meta:user-defined>
    <meta:user-defined meta:name="OVERHEID.Informatietype/DC.type">officiële publicatie</meta:user-defined>
    <meta:user-defined meta:name="OVERHEID.Gemeente/DCTERMS.publisher">Heemskerk</meta:user-defined>
    <meta:user-defined meta:name="OVERHEID.Gemeente/OVERHEID.authority">Heems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het realiseren van een dakopbouw op de locatie Bonckenburchstraat 36  te Heemskerk, ingekomen 12 augustus 2026, DSO nummer 2026081201026, zaaknummer ODIJ-Z-26-186868</meta:user-defined>
    <meta:user-defined meta:name="DCTERMS.W3CDTF/DCTERMS.available">2026-08-24</meta:user-defined>
    <meta:user-defined meta:name="DCTERMS.W3CDTF/OVERHEIDop.jaargang">2026</meta:user-defined>
    <meta:user-defined meta:name="OVERHEIDop.publicationIssue">397442</meta:user-defined>
    <meta:user-defined meta:name="OVERHEIDop.GmbID/DC.identifier">gmb-2026-397442</meta:user-defined>
    <meta:user-defined meta:name="OVERHEIDop.versieInformatie"/>
  </office:meta>
</office:document-meta>
</file>