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Niemeyerstraat 13, Hoofddorp - Wijzigen functie van pand - BPD Ontwikkeling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de functie van het pand van kantoor naar sport</text:p>
            <text:p text:style-name="common-al">Aanvrager: BPD Ontwikkeling B.V.</text:p>
            <text:p text:style-name="common-al">Zaaknummer: OD2026-0048796</text:p>
            <text:p text:style-name="common-al">DSO nummer: 2026072800466</text:p>
            <text:p text:style-name="common-al">Ontvangstdatum aanvraag: 28-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74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796</meta:user-defined>
    <meta:user-defined meta:name="DCTERMS.abstract">het wijzigen van de functie van het pand van kantoor naar sport</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Niemeyerstraat 13, Hoofddorp - Wijzigen functie van pand - BPD Ontwikkeling B.V.</meta:user-defined>
    <meta:user-defined meta:name="DCTERMS.W3CDTF/DCTERMS.available">2026-08-24</meta:user-defined>
    <meta:user-defined meta:name="DCTERMS.W3CDTF/OVERHEIDop.jaargang">2026</meta:user-defined>
    <meta:user-defined meta:name="OVERHEIDop.publicationIssue">397433</meta:user-defined>
    <meta:user-defined meta:name="OVERHEIDop.GmbID/DC.identifier">gmb-2026-397433</meta:user-defined>
    <meta:user-defined meta:name="OVERHEIDop.versieInformatie"/>
  </office:meta>
</office:document-meta>
</file>