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verkoop 79 sociale woningbouwkavels, Laarhove te Zuidlar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p text:style-name="al">De gemeente Tynaarlo is voornemens over te gaan tot navolgende verkoop:</text:p>
            <text:p text:style-name="al">vier percelen grond gelegen binnen de woningbouwontwikkeling Laarhove te Zuidlaren, kadastraal bekend gemeente Zuidlaren, sectie L, nummer(s) 689 ged., 930 ged., ter grootte van circa 9591 m2, ten behoeve van de realisatie van 79 sociale huurwoningen aan Stichting Woonborg.</text:p>
            <text:p text:style-name="al">Met het sluiten van een koopovereenkomst met Stichting Woonborg wordt uitvoering gegeven aan de gemaakte prestatieafspraken voor sociale woningbouw.</text:p>
            <text:p text:style-name="al">Woonborg is een woningbouwcorporatie en heeft als zodanig een unieke positie, vastgelegd in de Woningwet. Corporaties zijn uitsluitend werkzaam op het gebied en in het belang van de volkshuisvesting. Hun financiële middelen worden uitsluitend in dat belang ingezet. Bovendien moeten zij bijdragen aan de uitvoering van de woonvisie die wordt vastgesteld door de gemeenten waarin zij feitelijk werkzaam zijn. In prestatieafspraken worden vervolgens nadere afspraken gemaakt over uitvoering van de woonvisie.</text:p>
            <text:p text:style-name="al">Stichting Woonborg is actief in de gemeente Tynaarlo. Stichting Woonborg en de gemeente Tynaarlo zijn dan ook partij bij de meerjarige prestatieafspraken Tynaarlo 2024-2028. Daarin zetten partijen zich in om de voorraad sociale huurwoningen te vergroten. Verkoop aan Stichting Woonborg draagt bij aan dat doel. Stichting Woonborg heeft bij uitstek ervaring met de ontwikkeling en jarenlange exploitatie van sociale huurwoningen. De Woningwet omkleedt dit met waarborgen. Dat geldt niet voor anderen dan corporaties. </text:p>
            <text:p text:style-name="al">Gelet op het voorgaande is de gemeente Tynaarlo van oordeel dat er op grond van objectieve, redelijke en toetsbare criteria slechts één serieuze gegadigde, te weten Stichting Woonborg, in aanmerking komt voor het aangaan van de koopovereenkomst voor deze percelen grond. </text:p>
            <text:p text:style-name="al"/>
            <text:p text:style-name="al">In het kader van het Didam-arrest dient het voornemen tot verkoop voorafgaand aan de verkoop via een publicatie gedurende 20 kalenderdagen kenbaar te worden gemaakt, waar met deze publicatie aan wordt voldaan. Als u van mening bent dat u ook een serieuze gegadigde bent, dan kunt u binnen 20 kalenderdagen na de publicatie een kort geding aanhangig maken bij de civiele rechter. Deze termijn is een vervaltermijn. Indien u een kort geding aanspant, verzoeken wij u ons dit binnen voorgenoemde termijn (naast het aanhangig maken van het kort geding) ook schriftelijk mede te delen door het sturen van een e-mail naar kavels@tynaarlo.nl.</text:p>
            <text:p text:style-name="al"/>
            <text:p text:style-name="al"/>
            <text:p text:style-name="al"/>
            <text:p text:style-name="al"/>
            <text:p text:style-name="al"/>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naarlo</text:p>
            </table:table-cell>
            <table:table-cell office:value-type="string" table:style-name="header.C">
              <text:p text:style-name="headerright"><text:span text:style-name="nr">Nr. 39743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3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3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Tynaarlo</meta:user-defined>
    <meta:user-defined meta:name="OVERHEID.Informatietype/DC.type">officiële publicatie</meta:user-defined>
    <meta:user-defined meta:name="OVERHEIDop.Rubriek/DC.type">ander besluit van algemene strekking</meta:user-defined>
    <meta:user-defined meta:name="OVERHEID.Gemeente/DCTERMS.publisher">Tynaarlo</meta:user-defined>
    <meta:user-defined meta:name="OVERHEID.Gemeente/OVERHEID.authority">Tynaarlo</meta:user-defined>
    <meta:user-defined meta:name="OVERHEID.TaxonomieBeleidsagendaDecentraal/OVERHEID.category">Ruimte en infrastructuur | Organisatie en beleid</meta:user-defined>
    <meta:user-defined meta:name="DC.source">N.v.t.</meta:user-defined>
    <dc:language>nl</dc:language>
    <meta:user-defined meta:name="OVERHEIDop.locatietype/OVERHEIDop.gebiedsmarkering">Woonplaats</meta:user-defined>
    <meta:user-defined meta:name="DC.title">Voorgenomen verkoop 79 sociale woningbouwkavels, Laarhove te Zuidlaren</meta:user-defined>
    <meta:user-defined meta:name="DCTERMS.W3CDTF/DCTERMS.available">2026-08-24</meta:user-defined>
    <meta:user-defined meta:name="DCTERMS.W3CDTF/OVERHEIDop.jaargang">2026</meta:user-defined>
    <meta:user-defined meta:name="OVERHEIDop.publicationIssue">397431</meta:user-defined>
    <meta:user-defined meta:name="OVERHEIDop.GmbID/DC.identifier">gmb-2026-397431</meta:user-defined>
    <meta:user-defined meta:name="OVERHEIDop.versieInformatie"/>
  </office:meta>
</office:document-meta>
</file>