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esschaertstraat 14 1077W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koekoeken aan de voorzijde van de woning</text:p>
            <text:p text:style-name="common-al">Besluit: verleend</text:p>
            <text:p text:style-name="common-al">Besluit verzonden op: 20-08-2026</text:p>
            <text:p text:style-name="common-al">Zaakadres: Messchaertstraat 14 1077WS Amsterdam</text:p>
            <text:p text:style-name="common-al">Zaaknummer: Z2026-023466</text:p>
            <text:p text:style-name="common-al">DSO-nummer: 202605290018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3466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42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2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2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466</meta:user-defined>
    <meta:user-defined meta:name="DCTERMS.abstract">het plaatsen van koekoeken aan de voorzijde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Messchaertstraat 14 1077WS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29</meta:user-defined>
    <meta:user-defined meta:name="OVERHEIDop.GmbID/DC.identifier">gmb-2026-397429</meta:user-defined>
    <meta:user-defined meta:name="OVERHEIDop.versieInformatie"/>
  </office:meta>
</office:document-meta>
</file>