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Buiten behandeling laten aanvraag omgevingsvergunning, Hoofdweg 1802 2157ND Abbenes, het tijdelijk (15 jaar) wijzigen van gebruik van kantoor met bovenwoning naar huisvesting van 11 arbeidsmigranten, Datum verzonden: , DSO-nummer: 2026041200320, Zaaknummer: 0394132512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742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51260</meta:user-defined>
    <meta:user-defined meta:name="DCTERMS.abstract">het tijdelijk (15 jaar) wijzigen van gebruik van kantoor met bovenwoning naar huisvesting van 11 arbeidsmigran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Buiten behandeling laten aanvraag omgevingsvergunning, Hoofdweg 1802 2157ND Abbenes, het tijdelijk (15 jaar) wijzigen van gebruik van kantoor met bovenwoning naar huisvesting van 11 arbeidsmigranten, Datum verzonden: , DSO-nummer: 2026041200320, Zaaknummer: 03941325126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25</meta:user-defined>
    <meta:user-defined meta:name="OVERHEIDop.GmbID/DC.identifier">gmb-2026-397425</meta:user-defined>
    <meta:user-defined meta:name="OVERHEIDop.versieInformatie"/>
  </office:meta>
</office:document-meta>
</file>