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Peter Zuidlaan 22 5502NH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-08-2026 heeft de gemeente Veldhoven een aanvraag omgevingsvergunning (technische bouwactiviteit) ontvangen.</text:p>
            <text:p text:style-name="common-al">De aanvraag betreft de locatie Peter Zuidlaan 22 5502NH Veldhoven en heeft als omschrijving bouwen van een tijdelijk kantoor.</text:p>
            <text:p text:style-name="common-al">De aanvraag is geregistreerd onder zaaknummer VHZ2026-01446.</text:p>
            <text:p text:style-name="common-al">Deze aanvraag ligt niet ter inzage, maar is op verzoek in te zien. Wilt u de aanvraag inzien? Neem dan contact op met het team VTH via e-mail omgevingsloket@veldhoven.nl of telefonisch via 14 040.</text:p>
            <text:p text:style-name="last-al">Tegen de aanvraag kan op dit moment geen bezwaar worden gemaakt. Dit is pas mogelijk nadat op de aanvraag is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9741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1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1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446</meta:user-defined>
    <meta:user-defined meta:name="DCTERMS.abstract">bouwen van een tijdelijk kantoo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Peter Zuidlaan 22 5502NH Veldhov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13</meta:user-defined>
    <meta:user-defined meta:name="OVERHEIDop.GmbID/DC.identifier">gmb-2026-397413</meta:user-defined>
    <meta:user-defined meta:name="OVERHEIDop.versieInformatie"/>
  </office:meta>
</office:document-meta>
</file>