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s-Gravenbroekseweg 17a-17b, 2811GA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Bodegraven-Reeuwijk bekend dat een aanvraag voor het tijdelijk terugplaatsen van het houten brugdek op de locatie 's-Gravenbroekseweg 17a-17b in Reeuwijk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Bodegraven-Reeuwijk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74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degraven-Reeuwijk</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3176</meta:user-defined>
    <meta:user-defined meta:name="DCTERMS.abstract">Besluit aanvraag niet behandelen (buiten behandel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aanvraag niet behandelen (buiten behandeling) 's-Gravenbroekseweg 17a-17b, 2811GA Reeuwijk</meta:user-defined>
    <meta:user-defined meta:name="DCTERMS.W3CDTF/DCTERMS.available">2026-08-24</meta:user-defined>
    <meta:user-defined meta:name="DCTERMS.W3CDTF/OVERHEIDop.jaargang">2026</meta:user-defined>
    <meta:user-defined meta:name="OVERHEIDop.publicationIssue">397408</meta:user-defined>
    <meta:user-defined meta:name="OVERHEIDop.GmbID/DC.identifier">gmb-2026-397408</meta:user-defined>
    <meta:user-defined meta:name="OVERHEIDop.versieInformatie"/>
  </office:meta>
</office:document-meta>
</file>